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81c9db08f225399145ecaa394ffb44c.png"/>
  <manifest:file-entry manifest:media-type="image/gif" manifest:full-path="Pictures/f0998bb6150a2276a2e4282763cb3abb.gif"/>
  <manifest:file-entry manifest:media-type="image/gif" manifest:full-path="Pictures/266ee17792974507c313eb1dd6c09922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881c9db08f225399145ecaa394ffb44c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iki.poupouille.org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download.dokuwiki.org/" text:style-name="Internet_20_link" text:visited-style-name="Visited_20_Internet_20_Link">http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.poupouille.org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0.396875cm" svg:height="0.396875cm"><draw:image xlink:href="Pictures/f0998bb6150a2276a2e4282763cb3abb.gif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download.dokuwiki.org/" text:style-name="Internet_20_link" text:visited-style-name="Visited_20_Internet_20_Link">Download DokuWiki</text:a> <draw:frame draw:style-name="media" draw:name="2" text:anchor-type="as-char" draw:z-index="2" svg:width="0.396875cm" svg:height="0.396875cm"><draw:image xlink:href="Pictures/f0998bb6150a2276a2e4282763cb3abb.gif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0.396875cm" svg:height="0.396875cm"><draw:image xlink:href="Pictures/f0998bb6150a2276a2e4282763cb3abb.gif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0.396875cm" svg:height="0.396875cm"><draw:image xlink:href="Pictures/f0998bb6150a2276a2e4282763cb3abb.gif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0.396875cm" svg:height="0.396875cm"><draw:image xlink:href="Pictures/f0998bb6150a2276a2e4282763cb3abb.gif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5 (c)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Footnote">Please do not contact me for help and support --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0.396875cm" svg:height="0.396875cm"><draw:image xlink:href="Pictures/266ee17792974507c313eb1dd6c09922.gif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dokuwiki</dc:title>
  </office:meta>
</office:document-meta>
</file>