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n:sidebar"/><text:bookmark-start text:name="__RefHeading___software_1"/><text:bookmark-start text:name="software"/>Software<text:bookmark-end text:name="__RefHeading___software_1"/><text:bookmark-end text:name="software"/></text:h>
      <text:list text:style-name="List_20_1" text:continue-numbering="false">
        <text:list-item>
          <text:p text:style-name="List_20_1_Content_First"> <text:a xlink:type="simple" xlink:href="https://wiki.poupouille.org/doku.php?id=en:software:fortran:unit_testing" text:style-name="Internet_20_link" text:visited-style-name="Visited_20_Internet_20_Link">Fortran unit testing</text:a></text:p>
        </text:list-item>
        <text:list-item>
          <text:p text:style-name="List_20_1_Content"> <text:a xlink:type="simple" xlink:href="https://wiki.poupouille.org/doku.php?id=en:software:autotools:custom_test_drivers" text:style-name="Internet_20_link" text:visited-style-name="Visited_20_Internet_20_Link">Custom Automake test drivers</text:a></text:p>
        </text:list-item>
        <text:list-item>
          <text:p text:style-name="List_20_1_Content"> <text:a xlink:type="simple" xlink:href="https://wiki.poupouille.org/doku.php?id=en:software:buildsys:gcov" text:style-name="Internet_20_link" text:visited-style-name="Visited_20_Internet_20_Link">GCov build-system support</text:a></text:p>
        </text:list-item>
        <text:list-item>
          <text:p text:style-name="List_20_1_Content_Last"> <text:a xlink:type="simple" xlink:href="https://wiki.poupouille.org/doku.php?id=en:software:bindings:c_and_fortran" text:style-name="Internet_20_link" text:visited-style-name="Visited_20_Internet_20_Link">Binding C anf Fortran</text:a></text:p>
        </text:list-item>
      </text:list>
      <text:h text:style-name="Heading_20_4" text:outline-level="4"><text:bookmark-start text:name="__RefHeading___organizing_events_2"/><text:bookmark-start text:name="organizing_events"/>Organizing events<text:bookmark-end text:name="__RefHeading___organizing_events_2"/><text:bookmark-end text:name="organizing_events"/></text:h>
      <text:list text:style-name="List_20_1" text:continue-numbering="false">
        <text:list-item>
          <text:p text:style-name="LastListParagraph_List_20_1_Content_First"> <text:a xlink:type="simple" xlink:href="https://wiki.poupouille.org/doku.php?id=en:events:coding_parties" text:style-name="Internet_20_link" text:visited-style-name="Visited_20_Internet_20_Link">Coding parties</text:a></text:p>
        </text:list-item>
      </text:list>
      <text:h text:style-name="Heading_20_4" text:outline-level="4"><text:bookmark-start text:name="__RefHeading___managing_teams_3"/><text:bookmark-start text:name="managing_teams"/>Managing teams<text:bookmark-end text:name="__RefHeading___managing_teams_3"/><text:bookmark-end text:name="managing_teams"/></text:h>
      <text:list text:style-name="List_20_1" text:continue-numbering="false">
        <text:list-item>
          <text:p text:style-name="LastListParagraph_List_20_1_Content_First"> <text:a xlink:type="simple" xlink:href="https://wiki.poupouille.org/doku.php?id=en:teams:challenges" text:style-name="Internet_20_link" text:visited-style-name="Visited_20_Internet_20_Link">Specific challen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idebar</dc:title>
  </office:meta>
</office:document-meta>
</file>