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PluginODTAutoStyle_TableCell_1" style:family="table-cell">
      <style:table-cell-properties fo:border="0.06pt solid #8cacbb" fo:padding="0.049cm" fo:background-color="#f7f9fa"/>
    </style:style>
    <style:style style:name="PluginODTAutoStyle_Paragraph_2" style:family="paragraph">
      <style:paragraph-properties fo:padding="0.049cm"/>
    </style:style>
    <style:style style:name="odt_auto_style_table_column_1_1" style:family="table-column">
      <style:table-column-properties style:column-width="481.89pt"/>
    </style:style>
    <style:style style:name="highlight_re0" style:family="text">
      <style:text-properties fo:color="#0000ff" fo:font-family="Consolas" fo:font-size="10.5pt" fo:font-style="normal" fo:border="0pt none"/>
    </style:style>
    <style:style style:name="highlight_nu0" style:family="text">
      <style:text-properties fo:color="#cc66cc" fo:font-family="Consolas" fo:font-size="10.5pt" fo:font-style="normal" fo:border="0pt none"/>
    </style:style>
    <style:style style:name="highlight_re3" style:family="text">
      <style:text-properties fo:color="#ff3333" fo:font-weight="bold" fo:font-family="Consolas" fo:font-size="10.5pt" fo:font-style="normal" fo:border="0pt none"/>
    </style:style>
    <style:style style:name="highlight_re4" style:family="text">
      <style:text-properties fo:color="#009999" fo:font-family="Consolas" fo:font-size="10.5pt" fo:font-style="normal" fo:border="0pt none"/>
    </style:style>
    <style:style style:name="highlight_re6" style:family="text">
      <style:text-properties fo:font-family="Consolas" fo:font-size="10.5pt" fo:color="#333333" fo:font-style="normal" fo:border="0pt none"/>
    </style:style>
    <style:style style:name="highlight_br0" style:family="text">
      <style:text-properties fo:color="#66cc66" fo:font-family="Consolas" fo:font-size="10.5pt" fo:font-style="normal" fo:border="0pt none"/>
    </style:style>
    <style:style style:name="highlight_re8" style:family="text">
      <style:text-properties fo:color="#00b000" fo:font-family="Consolas" fo:font-size="10.5pt" fo:font-style="normal" fo:border="0pt non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develop:maintenance:updating_copyright"/><text:bookmark-start text:name="__RefHeading___updating_copyright_blurbs_1"/><text:bookmark-start text:name="updating_copyright_blurbs"/>Updating copyright blurbs<text:bookmark-end text:name="__RefHeading___updating_copyright_blurbs_1"/><text:bookmark-end text:name="updating_copyright_blurbs"/></text:h>
      <text:list text:style-name="List_20_1" text:continue-numbering="false">
        <text:list-item>
          <text:p text:style-name="LastListParagraph_List_20_1_Content_First"> <text:a xlink:type="simple" xlink:href="https://pypi.python.org/pypi/update-copyright/" text:style-name="Internet_20_link" text:visited-style-name="Visited_20_Internet_20_Link">Python script: update-copyright</text:a></text:p>
        </text:list-item>
      </text:list>
      <table:table table:style-name="Table">
        <table:table-column table:style-name="odt_auto_style_table_column_1_1"/>
        <table:table-row>
          <table:table-cell office:value-type="string" table:style-name="PluginODTAutoStyle_TableCell_1">
            <text:p text:style-name="Preformatted_20_Text">diff --git a/update_copyright/project.py b/update_copyright/project.py<text:line-break/>index <text:span text:style-name="highlight_re0">6a4</text:span>e<text:span text:style-name="highlight_re0">3a8</text:span>..79f7fea <text:span text:style-name="highlight_nu0">100644</text:span><text:line-break/><text:span text:style-name="highlight_re3">--- a/update_copyright/project.py</text:span><text:line-break/><text:span text:style-name="highlight_re4">+++ b/update_copyright/project.py</text:span><text:line-break/><text:span text:style-name="highlight_re6">@@ -181,6 +181,11 @@ class Project <text:span text:style-name="highlight_br0">(</text:span>object<text:span text:style-name="highlight_br0">)</text:span>:</text:span><text:line-break/><text:s text:c="13"/>authors=authors, text=self._copyright, info=self._info<text:span text:style-name="highlight_br0">(</text:span><text:span text:style-name="highlight_br0">)</text:span>,<text:line-break/><text:s text:c="13"/>prefix=<text:span text:style-name="highlight_br0">(</text:span>'/* ', ' * ', ' */'<text:span text:style-name="highlight_br0">)</text:span>, width=self._width,<text:line-break/><text:s text:c="13"/>tag=self._copyright_tag<text:span text:style-name="highlight_br0">)</text:span><text:line-break/><text:span text:style-name="highlight_re8">+<text:s text:c="8"/>new_contents = _utils.update_copyright<text:span text:style-name="highlight_br0">(</text:span></text:span><text:line-break/><text:span text:style-name="highlight_re8">+<text:s text:c="12"/>contents=new_contents, years=years,</text:span><text:line-break/><text:span text:style-name="highlight_re8">+<text:s text:c="12"/>authors=authors, text=self._copyright, info=self._info<text:span text:style-name="highlight_br0">(</text:span><text:span text:style-name="highlight_br0">)</text:span>,</text:span><text:line-break/><text:span text:style-name="highlight_re8">+<text:s text:c="12"/>prefix=<text:span text:style-name="highlight_br0">(</text:span>'!! ', '!! ', ''<text:span text:style-name="highlight_br0">)</text:span>, width=self._width,</text:span><text:line-break/><text:span text:style-name="highlight_re8">+<text:s text:c="12"/>tag=self._copyright_tag<text:span text:style-name="highlight_br0">)</text:span></text:span><text:line-break/><text:s text:c="9"/>_utils.set_contents<text:span text:style-name="highlight_br0">(</text:span><text:line-break/><text:s text:c="13"/>filename=filename, contents=new_contents,<text:line-break/><text:s text:c="13"/>original_contents=contents, unicode=True, encoding=self._encoding,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  <style:style style:name="highlight_list_numbers_text_style" style:display-name="Source Code Numbers style" style:family="text">
      <style:text-properties fo:color="#000000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PluginODTAutoStyle_TableCell_1" style:family="table-cell">
      <style:table-cell-properties fo:border="0.06pt solid #8cacbb" fo:padding="0.049cm" fo:background-color="#f7f9fa"/>
    </style:style>
    <style:style style:name="PluginODTAutoStyle_Paragraph_2" style:family="paragraph">
      <style:paragraph-properties fo:padding="0.049cm"/>
    </style:style>
    <style:style style:name="odt_auto_style_table_column_1_1" style:family="table-column">
      <style:table-column-properties style:column-width="481.89pt"/>
    </style:style>
    <style:style style:name="highlight_re0" style:family="text">
      <style:text-properties fo:color="#0000ff" fo:font-family="Consolas" fo:font-size="10.5pt" fo:font-style="normal" fo:border="0pt none"/>
    </style:style>
    <style:style style:name="highlight_nu0" style:family="text">
      <style:text-properties fo:color="#cc66cc" fo:font-family="Consolas" fo:font-size="10.5pt" fo:font-style="normal" fo:border="0pt none"/>
    </style:style>
    <style:style style:name="highlight_re3" style:family="text">
      <style:text-properties fo:color="#ff3333" fo:font-weight="bold" fo:font-family="Consolas" fo:font-size="10.5pt" fo:font-style="normal" fo:border="0pt none"/>
    </style:style>
    <style:style style:name="highlight_re4" style:family="text">
      <style:text-properties fo:color="#009999" fo:font-family="Consolas" fo:font-size="10.5pt" fo:font-style="normal" fo:border="0pt none"/>
    </style:style>
    <style:style style:name="highlight_re6" style:family="text">
      <style:text-properties fo:font-family="Consolas" fo:font-size="10.5pt" fo:color="#333333" fo:font-style="normal" fo:border="0pt none"/>
    </style:style>
    <style:style style:name="highlight_br0" style:family="text">
      <style:text-properties fo:color="#66cc66" fo:font-family="Consolas" fo:font-size="10.5pt" fo:font-style="normal" fo:border="0pt none"/>
    </style:style>
    <style:style style:name="highlight_re8" style:family="text">
      <style:text-properties fo:color="#00b000" fo:font-family="Consolas" fo:font-size="10.5pt" fo:font-style="normal" fo:border="0pt none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en:develop:maintenance:updating_copyright</dc:title>
  </office:meta>
</office:document-meta>
</file>