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ecam:ecam:workshop-bcn-20170706.rst"/><text:bookmark-start text:name="__RefHeading___NoTitle_1"/><text:bookmark-start text:name="section"/><text:bookmark-end text:name="__RefHeading___NoTitle_1"/><text:bookmark-end text:name="section"/></text:h>
      <text:p text:style-name="Text_20_body">E-CAM Extreme-Scale State-of-the-art Workshop - 2017/07/06-07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POP CoE</text:p>
      <text:p text:style-name="Horizontal_20_Line"/>
      <text:p text:style-name="Text_20_body">ˋ<text:a xlink:type="simple" xlink:href="https://www.pop.coe.eu/" text:style-name="Internet_20_link" text:visited-style-name="Visited_20_Internet_20_Link">https://www.pop.coe.eu/</text:a>ˋ_
ˋmailto:pop@bsc.esˋ_</text:p>
      <text:p text:style-name="Text_20_body">Multicore and memory revolution:
* ISA/API leaks between hardware and applications
* need to know sooo much to develop multicore apps
* consequence: people focus more on computer technicalities than science
* divergence the way machines behave and the way we think they behave
* programmers need hope</text:p>
      <text:p text:style-name="Text_20_body">Vision: rebuild an intermediate layer to decouple apps from hardware again. Switching focus from latency to throughput.</text:p>
      <text:p text:style-name="Text_20_body">Framework: StarSs “granularities”
* OmpSs
* COMPSs / PyCOMPSs</text:p>
      <text:p text:style-name="Text_20_body">POP CoE:
* Performance Optmisiation and Productictivity
* Promoting best practices in analysis of parallel performance</text:p>
      <text:p text:style-name="Text_20_body">3 levels of services:
* application performance audit: primary service (1 month)
* application performance plan: follow-up / bottlenecks / suggested approaches (3 months)
* proof-of-concept</text:p>
      <text:p text:style-name="Text_20_body">Target customers:
* users
* developers
* SMEs (explore sustainable business models)</text:p>
      <text:p text:style-name="Text_20_body">Periodic tutorials</text:p>
      <text:p text:style-name="Text_20_body">.. image: pop-perf-analysis.jpg</text:p>
      <text:p text:style-name="Text_20_body">Behavior-oriented performance analysis (see picture):
* flat profiles in terms of routines cause many global performance issues
* factors describing serial behavior
* factors modeling parallel efficiency
* thresholds related to parallelization limitations =&gt; refactoring strategy
* MPI is actually responsible of 25% of perceived MPI problems / main source = application itself
* benchmarking only for big systems is like calculating the integral of a function between distant points =&gt; look at functional units varying parameters and sizes
* variability diagram wrt many aspects (complexity, IPC, NUMAness, per iteration, clustering, ...)
* making “videos” of the runs and using techniques from security companies to track ill-behaved individuals</text:p>
      <text:p text:style-name="Text_20_body">Refactoring:
* OpenMP tasks + DLB
* balancing IPC
* better domain decomposition
* to be customized wrt reach, skills, interest, ..., of customer</text:p>
      <text:p text:style-name="Text_20_body">Remarks:
* If you go for a particular architecture, can you do it so that it is still valid for others?
* It is better that vendors try to optimize their stuff than we spend time on it ourselves, even if it is far from being perfect.</text:p>
      <text:p text:style-name="Text_20_body">Extreme-scale Demonstrators</text:p>
      <text:p text:style-name="Horizontal_20_Line"/>
      <text:p text:style-name="Text_20_body">EXDCI: European eXtreme DATA &amp; Computing Initiative</text:p>
      <text:p text:style-name="Text_20_body">.. dot:</text:p>
      <text:p text:style-name="Preformatted_20_Text"><text:s text:c="2"/>digraph esds {<text:line-break/><text:s text:c="4"/>HPC [label="HPC Ecosystem"];<text:line-break/><text:s text:c="4"/>lobbies [label="Lobbying to EC\n(SRA, Work Proposals)"];<text:line-break/><text:s text:c="4"/>ECWP [label="Work Programme"];<text:line-break/><text:s text:c="4"/>calls [label="SRA Calls"];<text:line-break/><text:s text:c="4"/><text:line-break/><text:s text:c="4"/>EC -&gt; HPC;<text:line-break/><text:s text:c="4"/>HPC -&gt; ETP4HPC;<text:line-break/><text:s text:c="4"/>ETP4HPC -&gt; lobbies;<text:line-break/><text:s text:c="4"/>lobbies -&gt; EC;<text:line-break/><text:s text:c="4"/>EC -&gt; ECWP;<text:line-break/><text:s text:c="4"/>ECWP -&gt; calls;<text:line-break/><text:s text:c="4"/>calls -&gt; Projects;<text:line-break/><text:s text:c="4"/>Projects -&gt; HPC;<text:line-break/><text:s text:c="2"/>}</text:p>
      <text:p text:style-name="Text_20_body">EU consumes 33%of HPC but provides &lt; 5% and going down + many gaps in HPC landscape</text:p>
      <text:p text:style-name="Text_20_body">EsDs concepts:
* optimise and synergise whole EU HPC
* tech providers: integration, system archtects, QA
* application owners / CoEs: requirements and key challenges, porting, optimising
* HPC Centers: co-design, deploy, validate, sysops
* for EC: EsDs = milestone towards exascale
* ETP: bring RIA results closer to commercialisation</text:p>
      <text:p text:style-name="Text_20_body">Calls for proposals:
* FETHPC WP14-15
* EsDs WP16-17
* 2 calls, 1st for pre-exascale
* only RIA offers 100% funding rate and requires R&amp;D
* acquisition model: PCP, IPP</text:p>
      <text:p text:style-name="Text_20_body">Remarks:
* metrics should include scientific output, not only FLOPS</text:p>
      <text:p text:style-name="Text_20_body">.. image: esds-eu-funding.jpg</text:p>
      <text:p text:style-name="Text_20_body">The DEEP/-ER architecture</text:p>
      <text:p text:style-name="Horizontal_20_Line"/>
      <text:p text:style-name="Text_20_body">ˋ<text:a xlink:type="simple" xlink:href="http://www.deep-project.eu/" text:style-name="Internet_20_link" text:visited-style-name="Visited_20_Internet_20_Link">http://www.deep-project.eu/</text:a>ˋ_</text:p>
      <text:p text:style-name="Text_20_body">Hardware development:
* General-purpose multicore processor technology
* Single high-speed internal network
* Problem: power consumption incompatible with exascale =&gt; accelerator
* Flat topology of CPU+GPU nodes
* Limitation: static assignment of accelerators to CPUs + lack of accelerator autonomy
* Restructuring: cluster + booster connected by infiniband =&gt; flexibility
* Prototype: 128 Xeon (cluster, low/medium scalability) + 384 Xeon Phi (booster, high scalability), 500 TFlops
* Next generation: self-booting booster nodes, cache filesystem, on-node NVM, network-attached memory, simplified interconnect</text:p>
      <text:p text:style-name="Text_20_body">Software development:
* standard environment
* open to any HPC code
* OmpSs over MPI to ease the cluster -&gt; booster offload process
* source code with pragmas (examples in C here) -&gt; OmpSs compiler -&gt; cluster executable + booster executabe
* I/O: BeeGFS + extensions + SIONlib + Exascale10
* Resiliency software architecture: checkpointing, parallel analysis
* applications: macroscopic, MD, high-energy physics</text:p>
      <text:p text:style-name="Text_20_body">Strengths:
* flexibility: dynamic use of booster, I/O offload
* resource-efficient</text:p>
      <text:p text:style-name="Text_20_body">Next step: modular computing architecture (see picture, DEEP-EST prototype)</text:p>
      <text:p text:style-name="Text_20_body">.. image: deep-est-architecture.jpg</text:p>
      <text:p text:style-name="Text_20_body">SHAPE</text:p>
      <text:p text:style-name="Horizontal_20_Line"/>
      <text:p text:style-name="Text_20_body">ˋ<text:a xlink:type="simple" xlink:href="http://www.prace-ri.eu/.../shape-programme/" text:style-name="Internet_20_link" text:visited-style-name="Visited_20_Internet_20_Link">http://www.prace-ri.eu/.../shape-programme/</text:a>ˋ_</text:p>
      <text:p text:style-name="Text_20_body">EPCC:
* 90 people
* cycle sales and storage
* training
* consultancy and expertise
* projects: directly funded; locally supported (SCS), EU funding
* member of PRACE</text:p>
      <text:p text:style-name="Text_20_body">SMEs:
* 99% of businesses
* 2015: 23 millions SMEs generated €3.9 trillion in value / 90 million people
* EU potential: 142,000 SMEs could use HPC and 30,000 are likely to
* HPC opportunities for SMEs: new products, optimize costs, &lt; TTM
* HPC barriers for SMEs: cost (€100k), expertise, resources =&gt; SHAPE</text:p>
      <text:p text:style-name="Text_20_body">SHAPE: SME HPC Adoption Programme in Europe
* supported by PRACE
* raise awareness and assist SMEs wrt HPC
* calls: every 6 months
* 2-6 months of a PRACE expert
* typical projects: 10-100 cores</text:p>
      <text:p text:style-name="Text_20_body">Remarks:
* interesting SMEs for EU projects are hard to find
* the purpose is to improve what SMEs currently do, not reach extreme performance</text:p>
      <text:p text:style-name="Text_20_body">PRACE Community Code Enablement</text:p>
      <text:p text:style-name="Horizontal_20_Line"/>
      <text:p text:style-name="Text_20_body">See PRACE 3IP, 4IP, and 5IP, documents</text:p>
      <text:p text:style-name="Text_20_body">PRACE Advanced Training</text:p>
      <text:p text:style-name="Horizontal_20_Line"/>
      <text:p text:style-name="Text_20_body">From PRACE documents from 1IP to 5IP:
* 6 centers
* ≈ 1500 participants / year
* PATC Programme for approval and organization of courses
* Code Vault</text:p>
      <text:p text:style-name="Text_20_body">CP2K</text:p>
      <text:p text:style-name="Horizontal_20_Line"/>
      <text:p text:style-name="Text_20_body">Specificities:
* analytical internal representation Amn &lt;-&gt; A(R) through grid colocation integration
* possible Gaussian intermediates for representation
* calculating functions of sparse matrices
* small systems: dense linear algebra, large systems: Newton-Schultz iteration schemes for each matrix operation
* Distributed Sparse Complex Raw Format: DBCSR library + index randomization for load balancing
* Cannon's algorithm to reduce MPI communications
* Small Matrix Multiplications (SMM): libsmm =&gt; 5 x faster than BLAS/LAPACK
* Remote Memory Access (RMA): 2.5D multi-layer Cannon algorithm =&gt; weak scaling (almost constant up to 50kcores, &lt; sqrt(n))
* applications: solvated nanoparticles (≈ 8000 atoms, 30ps), DFT calculation of a virus (8.4 million basis functions, a few fs)
* wavefunction methods: Gaussian Plane Waves (GPW) + Resolution of Identity (RI) method, RPA, MP2, G0W0
* scaling wall =&gt; Reduced Scaling Methods (dRPA) =&gt; G0W0 with 1700 atoms
* future: more communication-avoidment algorithms</text:p>
      <text:p text:style-name="Text_20_body">Scalability of Path-Sampling Simulations</text:p>
      <text:p text:style-name="Horizontal_20_Line"/>
      <text:p text:style-name="Text_20_body">Stochastic processes and rare events:
* proper sampling way too long
* one trajectory is not statistics, it's not even an anecdote
* Flexible Length Shooting: much shorter trajectories, but MD monitoring necessary
* OpenPathSampling: Python library (Larry Wall: “the 3 chief virtues of a programmer are laziness, impatience, and hybris”)
* we are not computer scientists, we are computational scientists =&gt; how to answer a scientific question?
* running trajectories in parallel whenever possible</text:p>
      <text:p text:style-name="Text_20_body">Sparse matrices as an efficient tool in the extreme-scale calculations</text:p>
      <text:p text:style-name="Horizontal_20_Line"/>
      <text:p text:style-name="Text_20_body">Extreme-scale computing:
* 1e18 ops / s
* datasets of 1e17 bytes (e.g. digital sky survey)
* the bigger the dataset, the higher probability to get near-zero elements =&gt; sparse matrices
* trading speed for complexity
* E-CAM module: DBCSR + MatrixSwitch, focus on usablity + documentation</text:p>
      <text:p text:style-name="Text_20_body">PaPIM: A Code for (Quantum) Time Correlation Functions</text:p>
      <text:p text:style-name="Horizontal_20_Line"/>
      <text:p text:style-name="Text_20_body">Calculating time-dependent observables:
* TD cross- and auto-correlation functions of observables
* classical: polynomial scaling, quantum: exponential scaling
* Phase Integration Method (PIM) =&gt; polynomial scaling
* Trotter expansion + propagator linearisation
* parallelisation of energy calculations
* decoupling of classical trajectory propagation
* automated parameter optimisation</text:p>
      <text:p text:style-name="Text_20_body">Porting DL MESO DPD on GPUs</text:p>
      <text:p text:style-name="Horizontal_20_Line"/>
      <text:p text:style-name="Text_20_body">DPD:
* similar to MD
* coalescent memory access (adjacent cells)
* DL_MESO_DPD: Fortran -&gt; arrays to C -&gt; copy to GPU
* pros: energy-efficiency, speed, no need for a cluster
* cons: 2 versions of the code, porting tedious</text:p>
      <text:p text:style-name="Text_20_body">Optimised Reproducible Science</text:p>
      <text:p text:style-name="Horizontal_20_Line"/>
      <text:p text:style-name="Text_20_body">Provide code to industrial partners:
* not only performance
* predictability, reliability, usability, reproductibility
* automatic deployment, verifiable</text:p>
      <text:p text:style-name="Text_20_body">EasyBuild:
* built from source
* separate installations
* highly optimised</text:p>
      <text:p text:style-name="Text_20_body">Singularity:
* containers for HPC
* escape dependency hell
* work the same anywhere
* environment matters
* same user in and out of container
* Docker: would be almost OK, but not compliant with security policies</text:p>
      <text:p text:style-name="Text_20_body">.. image: optimised-reproducible-science-containers.jpg</text:p>
      <text:p text:style-name="Text_20_body">Performance metrics:
* JUBE: configurble environment to run, monitor and analyse program workflows in a systematic way
* JUBE used by EoCoE</text:p>
      <text:p text:style-name="Text_20_body">MP2C</text:p>
      <text:p text:style-name="Horizontal_20_Line"/>
      <text:p text:style-name="Text_20_body">Particle-based hydrodynamics at scale:
* solid-solvent systems
* various methods
* Multi-Particle Collision Dynamics:stochastic rotation dynamics, collision rules
* MPC = local algorithm to describe collective properties
* domain decomposition, no long-range interaction (for now)
* random rotations to increase variety of collisions
* solute / solvent separated (different time scales) and synchronized every n steps</text:p>
      <text:p text:style-name="Text_20_body">Panel Discussion</text:p>
      <text:p text:style-name="Horizontal_20_Line"/>
      <text:p text:style-name="Text_20_body">Data locality is an essential criterion to decide how to set up the calculations.</text:p>
      <text:p text:style-name="Text_20_body">During co-design, both ways from app to hardware and from hardware to app are explored at once to find the best match, within the limitations of each part.</text:p>
      <text:p text:style-name="Text_20_body">The choice of an engine depends a lot on the system considered.</text:p>
      <text:p text:style-name="Text_20_body">Use of Cassandra where the program tells which process treats which part of the data and the distribution among servers is done by Cassandra. Simutaneous run of Python analytics program.</text:p>
      <text:p text:style-name="Text_20_body">NoMaD</text:p>
      <text:p text:style-name="Horizontal_20_Line"/>
      <text:p text:style-name="Text_20_body">Processing data all along its lifecycle</text:p>
      <text:p text:style-name="Text_20_body">... Elaborated commercial prepared by a marketing professional ...</text:p>
      <text:p text:style-name="Text_20_body">Challenge of exascale: 1 million CPU hours / day producing exponential increase in data amounts</text:p>
      <text:p text:style-name="Text_20_body">Interest of storing data:
* repurposing results of previous calculations
* use descriptors to get relevant information in a simpler way
* access to regurlarly updated information</text:p>
      <text:p text:style-name="Text_20_body">The user owns the data but 99% of the repository is open-access =&gt; like publications</text:p>
      <text:p text:style-name="Text_20_body">EoCoE</text:p>
      <text:p text:style-name="Horizontal_20_Line"/>
      <text:p text:style-name="Text_20_body">Energy applications with one transversal WP to connect back to HPC, involving various people from various areas, with various languages =&gt; challenge: communicate efficiently</text:p>
      <text:p text:style-name="Text_20_body">Exascale:
* new schemes
* improving software packages and integration
* porting to some new architectures
* performance evaluation and improvement on current applications
* efforts driven by scientific objectives, not technical ones
* data structures for petascale have to be redefined
* integration instead of mini-apps</text:p>
      <text:p text:style-name="Text_20_body">Expertise:
* parallel sparse and hybrid solvers
* algebraic multigrid preconditioners
* focus: solver integration in applications
* fault-tolerance, checkpointing
* I/O: XIOS, SIONlib
* PDI: Parallel Data Interface (describe kind of I/O and kind of toplogy to use)</text:p>
      <text:p text:style-name="Text_20_body">Application performance:
* multiple definitions
* multiple references (what are we comparing to?)
* not trivial to measure
* 28 parameters automatically monitored</text:p>
      <text:p text:style-name="Text_20_body">Performance Evaluation Workshops:
* joint EoCoE-POP
* 2-3 days
* next: 2017/12/11-14
* devs come with test cases
* done-with-you hands-on sessions
* optimisation done by devs once back home
* typically saves 40 million CPU hours by project after optimisation (ROI equals EoCoE expenses)</text:p>
      <text:p text:style-name="Text_20_body">Open issues:
* what will be the typical exascale architecture?
* which applications will break through the petascale-exascale barrier?</text:p>
      <text:p text:style-name="Text_20_body">Max
---</text:p>
      <text:p text:style-name="Text_20_body">Prepare applications for when EU sets up exascale architectures:
* SIESTA, FLEUR, ..., AiiDA
* build knowledge on scientific problems requiring exascale
* conduct proof-of-concept and field tests</text:p>
      <text:p text:style-name="Text_20_body">Dennard scaling law for downscaling:
* power gradient = square(density gradient) =&gt; power crisis
* increasing cores to solve power crisis =&gt; programming crisis
* CISC and RISC designed for maximum performance =&gt; predictible data center crisis (data overflow)
* new chip design: maximum performance in a limited set of workloads =&gt; controlable throughput</text:p>
      <text:p text:style-name="Text_20_body">Numbers:
* global performance: 1e18 Flops
* single FPU: 1e9 Flops max (transistor commutation physical limit)
* exascale ≈ 1e4 servers * 1e5 FPUs but not all transistors can be powered at the same time</text:p>
      <text:p text:style-name="Text_20_body">Predicitons:
* exascale architectures will offer many options and selection procedures
* will need to consider workloads at all stages
* bring data in and out will be the main challenge</text:p>
      <text:p text:style-name="Text_20_body">Activities:
* stages: see image max-activities
* libraries: see image max-libraries
* preparing pre-exascale versions of various applications
* communication avoidance techniques, double buffering, bindings with alternative MPI implementations
* high-level API in Python</text:p>
      <text:p text:style-name="Text_20_body">Remarks:
* lot of work already done for QE</text:p>
      <text:p text:style-name="Text_20_body">E-CAM Round Table</text:p>
      <text:p text:style-name="Horizontal_20_Line"/>
      <text:p text:style-name="Text_20_body">EU review aftermath:
* what has been done so far?
* how to match efforts and deliverables?
* reinterpreting exascale and HPC in the context of E-CAM
* the number of produced modules is not so important, as long as they come with a nice scaling plot</text:p>
      <text:p text:style-name="Text_20_body">Mission, vision:
* involve industrial partners beyond pilot projects
* every single E-CAM member is part of a big team and should behave as such (no separate individualistic post-doc contracts)
* no pilot project descriptions on website =&gt; contact companies one-by-one
* highlight added value from E-CAM to all stakeholders</text:p>
      <text:p text:style-name="Text_20_body">Methodology:
* many ways to work despite unified tools (e.g. Gitlab)
* bridge the gap between pilot projects and actual visible modules (WIP is fine)
* move boring report contents to merge requests, which can be discussed on-site
* psychological barrier to restructure MRs in more modules during work
* make MRs internal or private
* sort out privacy issues for documentation on one side, and code on the other side
* some information is required for management
* WP leaders need to know what's going on
* improve planning, workflows and monitoring to facilitate view of the big picture
* how to build the correct narrative from the E-CAM as a whole perspective?
* balance software infrastructure with scientific interest</text:p>
      <text:p text:style-name="Text_20_body">Direct efforts to HPC:
* high-throughput strategy towards extreme scale, common scheme?
* pick one code to push it to extreme scale
* co-design, adding features to codes: criticised by EU
* developing modules AND use existing codes demonstrates capability of E-CAM to integrate communities
* “intelligent farming” by providing the scientific community with a software infrastructure to organise their calculations
* infrastructure: generic tool interfacing codes from different WPs (mappers), similar to AiiDa
* bridging skill gaps: partnering with HPC Centers, PRACE, POP, ... (e.g.: ESDW on Espresso++ =&gt; send people to PRACE courses on C++)
* amend definition of ESDW: allow for transverse aspects (with partners) but require production of modules
* ESDWs need implementers and drivers, with scientific motivation from the community</text:p>
      <text:p text:style-name="Text_20_body">HPC resources to E-CAM post-docs:
* preparatory: PRACE easy
* estimates needed
* can be batched</text:p>
      <text:p text:style-name="Text_20_body">For each effort, identify and showcase:
* industrial interest
* what brings academy closer to industry
* HPC contributions
* relevant test cases (doesn't need to be the systems people want to study)
* that the effort doesn't spoil the existing features</text:p>
      <text:p text:style-name="Text_20_body">Off-talk discussions</text:p>
      <text:p text:style-name="Horizontal_20_Line"/>
      <text:p text:style-name="Text_20_body">About the E-CAM review:
* impact of E-CAM modules and actions is measured by EU through Twitter
* deliverables rejected =&gt; 20k€ withdrawn</text:p>
      <text:p text:style-name="Text_20_body">About ESL Workshops:
* pass on instructions from E-CAM to the participants
* main issue: match actual work with what is visible within E-CAM</text:p>
      <text:p text:style-name="Text_20_body">About exascale approaches:
* POP: task-based programming
* MAX: modularize and librarize incrementally
* EoCoE: rewrite performance-critical parts from scrat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ecam:ecam:workshop-bcn-20170706.rst</dc:title>
  </office:meta>
</office:document-meta>
</file>