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42fd4036efcc60cd9e47d6a5c825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fo:margin-bottom="18pt" style:rel-width="100%" style:width="481.89pt"/>
    </style:style>
    <style:style style:name="odt_auto_style_table_column_1_1" style:family="table-column">
      <style:table-column-properties style:column-width="2cm"/>
    </style:style>
    <style:style style:name="odt_auto_style_table_column_1_2" style:family="table-column">
      <style:table-column-properties style:column-width="425.2pt"/>
    </style:style>
    <style:style style:name="PluginODTAutoStyle_TableCell_3" style:family="table-cell">
      <style:paragraph-properties fo:text-align="center"/>
      <style:table-cell-properties style:vertical-align="middle" fo:padding="0.1cm" fo:background-color="#ffd39f"/>
    </style:style>
    <style:style style:name="PluginODTAutoStyle_Paragraph_4" style:family="paragraph">
      <style:paragraph-properties fo:text-align="center" fo:padding="0.1cm"/>
    </style:style>
    <style:style style:name="PluginODTAutoStyle_TableCell_5" style:family="table-cell">
      <style:table-cell-properties style:vertical-align="middle" fo:padding="0.3cm" fo:background-color="#ffd39f" fo:border="none"/>
    </style:style>
    <style:style style:name="PluginODTAutoStyle_Paragraph_6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build:easybuild"/><text:bookmark-start text:name="__RefHeading___easybuild_tips_1"/><text:bookmark-start text:name="easybuild_tips"/>EasyBuild tips<text:bookmark-end text:name="__RefHeading___easybuild_tips_1"/><text:bookmark-end text:name="easybuild_tips"/></text:h>
      <text:h text:style-name="Heading_20_2" text:outline-level="2"><text:bookmark-start text:name="__RefHeading___installing_intel_compilers_with_easybuild_2"/><text:bookmark-start text:name="installing_intel_compilers_with_easybuild"/>Installing Intel compilers with EasyBuild<text:bookmark-end text:name="__RefHeading___installing_intel_compilers_with_easybuild_2"/><text:bookmark-end text:name="installing_intel_compilers_with_easybuild"/></text:h>
      <text:p text:style-name="Text_20_body">The installation process of non-GNU compilers is very poorly documented, and it took months to find and gather the relevant information. Here it is.</text:p>
      <text:h text:style-name="Heading_20_3" text:outline-level="3"><text:bookmark-start text:name="__RefHeading___downloading_the_license_file_3"/><text:bookmark-start text:name="downloading_the_license_file"/>Downloading the license file<text:bookmark-end text:name="__RefHeading___downloading_the_license_file_3"/><text:bookmark-end text:name="downloading_the_license_file"/></text:h>
      <text:p text:style-name="Text_20_body">EasyBuild will not be able to install Intel compilers without a proper license file from Intel. The first step is, by the time you register your product, that you ask for a license file. Here is how to proceed:</text:p>
      <text:list text:style-name="List_20_1" text:continue-numbering="false">
        <text:list-item>
          <text:p text:style-name="List_20_1_Content_First"> <text:a xlink:type="simple" xlink:href="https://software.intel.com/en-us/articles/how-do-i-manage-my-licenses" text:style-name="Internet_20_link" text:visited-style-name="Visited_20_Internet_20_Link">https://software.intel.com/en-us/articles/how-do-i-manage-my-licenses</text:a></text:p>
        </text:list-item>
        <text:list-item>
          <text:p text:style-name="List_20_1_Content_Last"> <text:a xlink:type="simple" xlink:href="https://software.intel.com/en-us/articles/resend-license-file" text:style-name="Internet_20_link" text:visited-style-name="Visited_20_Internet_20_Link">https://software.intel.com/en-us/articles/resend-license-file</text:a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column table:style-name="odt_auto_style_table_column_1_2"/><table:table-row><table:table-cell office:value-type="string" table:style-name="PluginODTAutoStyle_TableCell_3"><text:p text:style-name="PluginODTAutoStyle_Paragraph_4"><draw:frame draw:style-name="media" draw:name="0" text:anchor-type="as-char" draw:z-index="0" svg:width="1.27cm" svg:height="1.27cm"><draw:image xlink:href="Pictures/1c42fd4036efcc60cd9e47d6a5c825b3.png" xlink:type="simple" xlink:show="embed" xlink:actuate="onLoad"/></draw:frame></text:p></table:table-cell><table:table-cell office:value-type="string" table:style-name="PluginODTAutoStyle_TableCell_5"><text:p text:style-name="PluginODTAutoStyle_Paragraph_6">This step is blocking. Don't go any further until you get the license file.</text:p></table:table-cell></table:table-row></table:table></draw:text-box></draw:frame></text:p>
      <text:h text:style-name="Heading_20_3" text:outline-level="3"><text:bookmark-start text:name="__RefHeading___downloading_intel_components_4"/><text:bookmark-start text:name="downloading_intel_components"/>Downloading Intel components<text:bookmark-end text:name="__RefHeading___downloading_intel_components_4"/><text:bookmark-end text:name="downloading_intel_components"/></text:h>
      <text:p text:style-name="Text_20_body">EasyBuild will only be able to install Intel components separately, which means you have to download each of them separately as well. The required components are:</text:p>
      <text:list text:style-name="List_20_1" text:continue-numbering="false">
        <text:list-item>
          <text:p text:style-name="List_20_1_Content_First"> Intel C++ compiler</text:p>
        </text:list-item>
        <text:list-item>
          <text:p text:style-name="List_20_1_Content"> Intel Fortran compiler</text:p>
        </text:list-item>
        <text:list-item>
          <text:p text:style-name="List_20_1_Content"> Intel MPI</text:p>
        </text:list-item>
        <text:list-item>
          <text:p text:style-name="List_20_1_Content_Last"> Intel MKL</text:p>
        </text:list-item>
      </text:list>
      <text:p text:style-name="Text_20_body">In addition, you have to download exactly the patch level required by EasyBuild. To discover it, just run e.g. <text:span text:style-name="Source_20_Text">eb intel-2017a.eb -r</text:span> once and extract the correct version number from EasyBuild's output:</text:p>
      <text:p text:style-name="Preformatted_20_Text">== FAILED: Installation ended unsuccessfully (build directory: ...: build failed (first 300 chars):<text:line-break/>Couldn't find file **parallel_studio_xe_2017_update1_composer_edition_for_cpp.tgz** anywhere, and<text:line-break/>downloading it didn't work either... Paths attempted (in order): ...</text:p>
      <text:p text:style-name="Text_20_body">In our example, you have to download the components for version <text:span text:style-name="Source_20_Text">2017 Update 1</text:span>.</text:p>
      <text:h text:style-name="Heading_20_3" text:outline-level="3"><text:bookmark-start text:name="__RefHeading___making_intel_components_accessible_to_easybuild_5"/><text:bookmark-start text:name="making_intel_components_accessible_to_easybuild"/>Making Intel components accessible to EasyBuild<text:bookmark-end text:name="__RefHeading___making_intel_components_accessible_to_easybuild_5"/><text:bookmark-end text:name="making_intel_components_accessible_to_easybuild"/></text:h>
      <text:p text:style-name="Text_20_body">The components you just downloaded are not visible to EasyBuild by default. We will suppose here that you stored them all in <text:span text:style-name="Source_20_Text">/home/user/intel/easybuild/</text:span>. What you have to do is to create symbolic links within the EasyBuild hierarchy to this directory, naming each link after the package it stands for.</text:p>
      <text:p text:style-name="Text_20_body">If you have told EasyBuild to install packages in e.g. <text:span text:style-name="Source_20_Text">/home/user/hpc/</text:span>, you have to go to the <text:span text:style-name="Source_20_Text">/home/user/hpc/sources/i/</text:span> subdirectory and create the links there:</text:p>
      <table:table table:style-name="Table">
        <table:table-column table:style-name="odt_auto_style_table_column_2_1"/>
        <table:table-row>
          <table:table-cell office:value-type="string" table:style-name="PluginODTAutoStyle_TableCell_7">
            <text:p text:style-name="Preformatted_20_Text">cd /home/user/hpc/sources/i<text:line-break/>ln -s /home/user/intel/easybuild icc<text:line-break/>ln -s /home/user/intel/easybuild ifort<text:line-break/>ln -s /home/user/intel/easybuild imkl<text:line-break/>ln -s /home/user/intel/easybuild impi</text:p>
          </table:table-cell>
        </table:table-row>
      </table:table>
      <text:p text:style-name="Text_20_body">Once done, EasyBuild will be able to use the downloaded files as source packages to install the Intel toolcha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fo:margin-bottom="18pt" style:rel-width="100%" style:width="481.89pt"/>
    </style:style>
    <style:style style:name="odt_auto_style_table_column_1_1" style:family="table-column">
      <style:table-column-properties style:column-width="2cm"/>
    </style:style>
    <style:style style:name="odt_auto_style_table_column_1_2" style:family="table-column">
      <style:table-column-properties style:column-width="425.2pt"/>
    </style:style>
    <style:style style:name="PluginODTAutoStyle_TableCell_3" style:family="table-cell">
      <style:paragraph-properties fo:text-align="center"/>
      <style:table-cell-properties style:vertical-align="middle" fo:padding="0.1cm" fo:background-color="#ffd39f"/>
    </style:style>
    <style:style style:name="PluginODTAutoStyle_Paragraph_4" style:family="paragraph">
      <style:paragraph-properties fo:text-align="center" fo:padding="0.1cm"/>
    </style:style>
    <style:style style:name="PluginODTAutoStyle_TableCell_5" style:family="table-cell">
      <style:table-cell-properties style:vertical-align="middle" fo:padding="0.3cm" fo:background-color="#ffd39f" fo:border="none"/>
    </style:style>
    <style:style style:name="PluginODTAutoStyle_Paragraph_6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build:easybuild</dc:title>
  </office:meta>
</office:document-meta>
</file>